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2" style:parent-style-name="內文" style:family="paragraph">
      <style:paragraph-properties style:line-height-at-least="0in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color="#FF0000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9" style:parent-style-name="內文Web" style:family="paragraph">
      <style:paragraph-properties fo:text-indent="0.3333in"/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fo:font-size="13pt" style:font-size-asian="13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3pt" style:font-size-asian="13pt"/>
    </style:style>
    <style:style style:name="T33" style:parent-style-name="預設段落字型" style:family="text">
      <style:text-properties style:font-name="標楷體" style:font-name-asian="標楷體" fo:font-size="13pt" style:font-size-asian="13pt"/>
    </style:style>
    <style:style style:name="T34" style:parent-style-name="預設段落字型" style:family="text">
      <style:text-properties style:font-name="標楷體" style:font-name-asian="標楷體" fo:font-size="13pt" style:font-size-asian="13pt"/>
    </style:style>
    <style:style style:name="T35" style:parent-style-name="預設段落字型" style:family="text">
      <style:text-properties style:font-name="標楷體" style:font-name-asian="標楷體" fo:font-size="13pt" style:font-size-asian="13pt"/>
    </style:style>
    <style:style style:name="T36" style:parent-style-name="預設段落字型" style:family="text">
      <style:text-properties style:font-name="標楷體" style:font-name-asian="標楷體" fo:font-size="13pt" style:font-size-asian="13pt"/>
    </style:style>
    <style:style style:name="T37" style:parent-style-name="預設段落字型" style:family="text">
      <style:text-properties style:font-name="標楷體" style:font-name-asian="標楷體" fo:font-size="13pt" style:font-size-asian="13pt"/>
    </style:style>
    <style:style style:name="T38" style:parent-style-name="預設段落字型" style:family="text">
      <style:text-properties style:font-name="標楷體" style:font-name-asian="標楷體" fo:font-size="13pt" style:font-size-asian="13pt"/>
    </style:style>
    <style:style style:name="T39" style:parent-style-name="預設段落字型" style:family="text">
      <style:text-properties style:font-name="標楷體" style:font-name-asian="標楷體" fo:font-size="13pt" style:font-size-asian="13pt"/>
    </style:style>
    <style:style style:name="T40" style:parent-style-name="預設段落字型" style:family="text">
      <style:text-properties style:font-name="標楷體" style:font-name-asian="標楷體" fo:font-size="13pt" style:font-size-asian="13pt"/>
    </style:style>
    <style:style style:name="T41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3pt" style:font-size-asian="13pt"/>
    </style:style>
    <style:style style:name="T43" style:parent-style-name="預設段落字型" style:family="text">
      <style:text-properties style:font-name="標楷體" style:font-name-asian="標楷體" fo:font-size="13pt" style:font-size-asian="13pt"/>
    </style:style>
    <style:style style:name="T44" style:parent-style-name="預設段落字型" style:family="text">
      <style:text-properties style:font-name="標楷體" style:font-name-asian="標楷體" fo:font-size="13pt" style:font-size-asian="13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P46" style:parent-style-name="內文Web" style:family="paragraph">
      <style:paragraph-properties fo:text-indent="0.3333in"/>
      <style:text-properties style:font-name="標楷體" style:font-name-asian="標楷體"/>
    </style:style>
    <style:style style:name="P47" style:parent-style-name="內文Web" style:family="paragraph">
      <style:paragraph-properties fo:text-indent="0.3333in"/>
      <style:text-properties style:font-name="標楷體" style:font-name-asian="標楷體"/>
    </style:style>
    <style:style style:name="P48" style:parent-style-name="內文Web" style:family="paragraph">
      <style:paragraph-properties fo:text-indent="0.3333in"/>
      <style:text-properties style:font-name="標楷體" style:font-name-asian="標楷體"/>
    </style:style>
    <style:style style:name="P49" style:parent-style-name="內文Web" style:family="paragraph">
      <style:paragraph-properties fo:margin-top="0.375in"/>
    </style:style>
    <style:style style:name="T50" style:parent-style-name="預設段落字型" style:family="text">
      <style:text-properties style:font-name="標楷體" style:font-name-asian="標楷體" fo:font-size="13pt" style:font-size-asian="13pt"/>
    </style:style>
    <style:style style:name="T51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3pt" style:font-size-asian="13pt"/>
    </style:style>
    <style:style style:name="T53" style:parent-style-name="預設段落字型" style:family="text">
      <style:text-properties style:font-name="標楷體" style:font-name-asian="標楷體" fo:font-size="13pt" style:font-size-asian="13pt"/>
    </style:style>
    <style:style style:name="T54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3pt" style:font-size-asian="13pt"/>
    </style:style>
    <style:style style:name="T56" style:parent-style-name="預設段落字型" style:family="text">
      <style:text-properties style:font-name="標楷體" style:font-name-asian="標楷體" fo:font-size="13pt" style:font-size-asian="13pt"/>
    </style:style>
    <style:style style:name="P57" style:parent-style-name="內文Web" style:family="paragraph">
      <style:paragraph-properties fo:margin-top="0.375in"/>
      <style:text-properties style:font-name="標楷體" style:font-name-asian="標楷體" fo:font-size="13pt" style:font-size-asian="13pt"/>
    </style:style>
    <style:style style:name="P58" style:parent-style-name="內文Web" style:family="paragraph">
      <style:paragraph-properties fo:margin-top="0.375in"/>
    </style:style>
    <style:style style:name="T59" style:parent-style-name="預設段落字型" style:family="text">
      <style:text-properties style:font-name="標楷體" style:font-name-asian="標楷體" fo:font-size="13pt" style:font-size-asian="13pt"/>
    </style:style>
  </office:automatic-styles>
  <office:body>
    <office:text text:use-soft-page-breaks="true">
      <text:p text:style-name="P1">科技部專題研究計畫調查資料檔案利用授權書</text:p>
      <text:p text:style-name="P2"><text:span text:style-name="T3">本專題研究計畫之編號及名稱：</text:span><text:span text:style-name="T4"><text:line-break/></text:span><text:span text:style-name="T5">計畫編號：</text:span><text:span text:style-name="T6">MOST</text:span><text:span text:style-name="T7"><text:s/></text:span><text:span text:style-name="T8">　　</text:span><text:span text:style-name="T9">－</text:span><text:span text:style-name="T10">　　　　</text:span><text:span text:style-name="T11">－</text:span><text:span text:style-name="T12">　</text:span><text:span text:style-name="T13">－</text:span><text:span text:style-name="T14">　　　</text:span><text:span text:style-name="T15">－</text:span><text:span text:style-name="T16">　　　</text:span><text:span text:style-name="T17">－</text:span><text:span text:style-name="T18">　　　</text:span><text:span text:style-name="T19"><text:line-break/></text:span><text:span text:style-name="T20">計畫名稱：</text:span><text:span text:style-name="T21"><text:line-break/></text:span><text:span text:style-name="T22">（中文）　　　　　　　　　　　　　　　　　　　　　　　　　　　　</text:span><text:span text:style-name="T23"><text:line-break/></text:span><text:span text:style-name="T24">　　　　　　　　　　　　　　　　　　　　　　　　　　　　　　　　</text:span><text:span text:style-name="T25"><text:line-break/></text:span><text:span text:style-name="T26">（英文）　　　　　　　　　　　　　　　　　　　　　　　　　　　　</text:span><text:span text:style-name="T27"><text:line-break/></text:span><text:span text:style-name="T28">　　　　　　　　　　　　　　　　　　　　　　　　　　　　　　　　</text:span></text:p>
      <text:p text:style-name="P29">本人與／或著作權所屬機構就享有著作財產權之研究成果報告、資料讀我檔、空白問卷、過錄號碼簿(CODEBOOK)、電腦資料數據檔、資料欄位定義程式及其他相關資料或著作，</text:p>
      <text:p text:style-name="內文Web"><text:span text:style-name="T30">□</text:span><text:span text:style-name="T31">同意</text:span><text:span text:style-name="T32">（自計畫執行結束日期起</text:span><text:span text:style-name="T33"><text:s/>□</text:span><text:span text:style-name="T34">立即</text:span><text:span text:style-name="T35"><text:s/>□</text:span><text:span text:style-name="T36">一年</text:span><text:span text:style-name="T37"><text:s/>□</text:span><text:span text:style-name="T38">二年</text:span><text:span text:style-name="T39"><text:s/>□</text:span><text:span text:style-name="T40">其他</text:span><text:span text:style-name="T41">　　</text:span><text:span text:style-name="T42">年後公開）</text:span><text:span text:style-name="T43"><text:line-break/></text:span><text:span text:style-name="T44">□</text:span><text:span text:style-name="T45">不同意</text:span></text:p>
      <text:p text:style-name="P46">授予中央研究院人文社會科學研究中心「調查研究專題中心」，得不限地域、時間或次數，以影印、微縮、光碟或數位化等方式收錄、引用或重製資料後，而為學術研究或其他正當目的之上載網路或編輯資料簡介、索引、使用手冊等。並為便利查詢、檢索、使用資料，在不損害原資料之內容及形式同一性原則下，中央研究院人文社會科學研究中心「調查研究專題中心」得編輯製作各筆資料的資料讀我檔案、空白問卷、過錄號碼簿、電腦資料數據檔、資料欄位定義程式等。</text:p>
      <text:p text:style-name="P47">個人經中央研究院人文社會科學研究中心「調查研究專題中心」同意利用前揭調查資料者，得為學術研究或其他正當目的之重製或利用，但每人以一份為限。<text:line-break/><text:s text:c="4"/>前揭與本授權相關之重製權或其他利用權，願以無償且非專屬授權中央研究院人文社會科學研究中心「調查研究專題中心」或經其同意利用之人。</text:p>
      <text:p text:style-name="P48">本授權內容或條件之解釋及適用，除另有法令規定或特約外，以本授權書為準。為明確表示本授權之意願，特立此書為憑。</text:p>
      <text:p text:style-name="P49"><text:span text:style-name="T50">主持人簽名：</text:span><text:span text:style-name="T51">　　　　　　　　　　</text:span><text:span text:style-name="T52"><text:s text:c="3"/></text:span><text:span text:style-name="T53">身分證號碼：</text:span><text:span text:style-name="T54">　　　　　　　　　　　</text:span><text:span text:style-name="T55"><text:line-break/></text:span><text:span text:style-name="T56">（親筆正楷）</text:span></text:p>
      <text:p text:style-name="P57">著作權所屬機構：　　　　　　　　　　　　　　　　　　　　　　(蓋章)</text:p>
      <text:p text:style-name="P58"><text:span text:style-name="T59">日期（請以中文填寫）：民國　　　　年　　　　月　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科會專題研究計畫調查資料檔案利用授權書</dc:title>
    <meta:initial-creator>mhuchen_陳美華</meta:initial-creator>
    <dc:creator>user</dc:creator>
    <meta:creation-date>2019-08-17T07:03:00Z</meta:creation-date>
    <dc:date>2019-08-17T07:03:00Z</dc:date>
    <meta:print-date>2005-11-02T02:4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5" meta:character-count="843" meta:row-count="5" meta:non-whitespace-character-count="719"/>
  </office:meta>
</office:document-meta>
</file>