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4166in" text:min-label-width="0.1666in" text:list-level-position-and-space-mode="label-alignment">
          <style:list-level-label-alignment text:label-followed-by="listtab" fo:margin-left="0.5833in" fo:text-indent="-0.166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P3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P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5" style:parent-style-name="內文" style:family="paragraph">
      <style:paragraph-properties style:snap-to-layout-grid="false" style:line-height-at-least="0.1666in" fo:text-indent="0.2083in"/>
      <style:text-properties style:font-name="標楷體" style:font-name-asian="標楷體"/>
    </style:style>
    <style:style style:name="P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7" style:parent-style-name="內文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8" style:parent-style-name="內文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9" style:parent-style-name="內文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0" style:parent-style-name="內文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1" style:parent-style-name="內文" style:family="paragraph">
      <style:paragraph-properties style:snap-to-layout-grid="false" style:line-height-at-least="0.1666in" fo:text-indent="0.1666in"/>
      <style:text-properties style:font-name="標楷體" style:font-name-asian="標楷體"/>
    </style:style>
    <style:style style:name="P12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3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4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5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6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/>
    </style:style>
    <style:style style:name="P17" style:parent-style-name="內文" style:family="paragraph">
      <style:paragraph-properties style:snap-to-layout-grid="false" style:line-height-at-least="0.1666in" fo:margin-left="0.6666in" fo:text-indent="-0.2583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style:snap-to-layout-grid="false" style:line-height-at-least="0.1666in" fo:margin-left="1.25in" fo:text-indent="-1.25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內文" style:family="paragraph">
      <style:paragraph-properties style:snap-to-layout-grid="false" style:line-height-at-least="0.1666in" fo:margin-left="0.408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29" style:parent-style-name="內文" style:family="paragraph">
      <style:paragraph-properties style:snap-to-layout-grid="false" style:line-height-at-least="0.1666in" fo:margin-left="0.4083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31" style:parent-style-name="內文" style:family="paragraph">
      <style:paragraph-properties style:snap-to-layout-grid="false" style:line-height-at-least="0.1666in" fo:margin-left="1.25in" fo:text-indent="-1.25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style:snap-to-layout-grid="false" style:line-height-at-least="0.1666in" fo:margin-left="1.25in" fo:text-indent="-1.25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style:snap-to-layout-grid="false" style:line-height-at-least="0.1666in" fo:margin-left="1.25in" fo:text-indent="-1.0527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style:snap-to-layout-grid="false" style:line-height-at-least="0.1666in" fo:margin-left="0.1666in" fo:text-indent="0.3333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style:snap-to-layout-grid="false" style:line-height-at-least="0.1666in" fo:margin-left="0.1666in" fo:text-indent="0.3333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style:snap-to-layout-grid="false" style:line-height-at-least="0.1666in" fo:margin-left="0.1666in" fo:text-indent="1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38" style:parent-style-name="內文" style:family="paragraph">
      <style:paragraph-properties style:snap-to-layout-grid="false" style:line-height-at-least="0.1666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51" style:parent-style-name="內文" style:master-page-name="MPF1" style:family="paragraph">
      <style:paragraph-properties fo:widows="2" fo:orphans="2" fo:break-before="page" fo:text-align="center" fo:line-height="0.4722in"/>
    </style:style>
    <style:style style:name="T53" style:parent-style-name="預設段落字型" style:family="text">
      <style:text-properties style:font-name="標楷體" style:font-name-asian="標楷體" fo:letter-spacing="0.0833in" fo:font-size="10pt" style:font-size-asian="10pt"/>
    </style:style>
    <style:style style:name="P54" style:parent-style-name="內文" style:family="paragraph">
      <style:text-properties style:font-name="標楷體" style:font-name-asian="標楷體" fo:font-size="14pt" style:font-size-asian="14pt"/>
    </style:style>
    <style:style style:name="P55" style:parent-style-name="內文" style:family="paragraph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letter-spacing="0.0833in" fo:font-size="24pt" style:font-size-asian="24pt"/>
    </style:style>
    <style:style style:name="P57" style:parent-style-name="內文" style:family="paragraph">
      <style:paragraph-properties fo:widows="2" fo:orphans="2" fo:text-align="center" fo:line-height="0.4722in"/>
    </style:style>
    <style:style style:name="T58" style:parent-style-name="預設段落字型" style:family="text">
      <style:text-properties style:font-name="標楷體" style:font-name-asian="標楷體" fo:letter-spacing="0.0833in" fo:font-size="24pt" style:font-size-asian="24pt"/>
    </style:style>
    <style:style style:name="T59" style:parent-style-name="預設段落字型" style:family="text">
      <style:text-properties style:font-name="標楷體" style:font-name-asian="標楷體" fo:letter-spacing="0.0347in" fo:font-size="10pt" style:font-size-asian="10pt"/>
    </style:style>
    <style:style style:name="P60" style:parent-style-name="內文" style:family="paragraph">
      <style:text-properties style:font-name="標楷體" style:font-name-asian="標楷體" fo:font-size="14pt" style:font-size-asian="14pt"/>
    </style:style>
    <style:style style:name="P61" style:parent-style-name="內文" style:family="paragraph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letter-spacing="0.0833in" fo:font-size="24pt" style:font-size-asian="24pt"/>
    </style:style>
    <style:style style:name="P63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2pt" style:font-size-asian="22pt"/>
    </style:style>
    <style:style style:name="P64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65" style:parent-style-name="內文" style:family="paragraph">
      <style:paragraph-properties fo:widows="2" fo:orphans="2" style:line-height-at-least="0.3333in"/>
      <style:text-properties style:font-name="標楷體" style:font-name-asian="標楷體" fo:letter-spacing="0.0416in" fo:font-size="20pt" style:font-size-asian="20pt"/>
    </style:style>
    <style:style style:name="P66" style:parent-style-name="內文" style:family="paragraph">
      <style:paragraph-properties fo:widows="2" fo:orphans="2" fo:text-align="center" fo:line-height="150%"/>
      <style:text-properties style:font-name="標楷體" style:font-name-asian="標楷體" fo:letter-spacing="0.0347in" fo:font-size="24pt" style:font-size-asian="24pt"/>
    </style:style>
    <style:style style:name="P67" style:parent-style-name="內文" style:family="paragraph">
      <style:paragraph-properties fo:widows="2" fo:orphans="2" fo:text-align="center" fo:line-height="150%"/>
    </style:style>
    <style:style style:name="T68" style:parent-style-name="預設段落字型" style:family="text">
      <style:text-properties style:font-name="標楷體" style:font-name-asian="標楷體" fo:letter-spacing="0.0347in" fo:font-size="24pt" style:font-size-asian="24pt"/>
    </style:style>
    <style:style style:name="T69" style:parent-style-name="預設段落字型" style:family="text">
      <style:text-properties style:font-name="標楷體" style:font-name-asian="標楷體" fo:letter-spacing="0.0416in" fo:font-size="24pt" style:font-size-asian="24pt"/>
    </style:style>
    <style:style style:name="P70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71" style:parent-style-name="內文" style:family="paragraph">
      <style:paragraph-properties fo:widows="2" fo:orphans="2" fo:text-align="center" style:line-height-at-least="0.3333in"/>
    </style:style>
    <style:style style:name="T72" style:parent-style-name="預設段落字型" style:family="text">
      <style:text-properties style:font-name="標楷體" style:font-name-asian="標楷體" fo:letter-spacing="0.0347in" fo:font-size="10pt" style:font-size-asian="10pt"/>
    </style:style>
    <style:style style:name="P73" style:parent-style-name="內文" style:family="paragraph">
      <style:text-properties style:font-name="標楷體" style:font-name-asian="標楷體" fo:font-size="14pt" style:font-size-asian="14pt"/>
    </style:style>
    <style:style style:name="P74" style:parent-style-name="內文" style:family="paragraph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letter-spacing="0.0416in" fo:font-size="20pt" style:font-size-asian="20pt"/>
    </style:style>
    <style:style style:name="P76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77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18pt" style:font-size-asian="18pt" style:font-size-complex="18pt"/>
    </style:style>
    <style:style style:name="P78" style:parent-style-name="內文" style:family="paragraph">
      <style:paragraph-properties fo:widows="2" fo:orphans="2" fo:text-align="center" style:line-height-at-least="0.3333in"/>
    </style:style>
    <style:style style:name="T79" style:parent-style-name="預設段落字型" style:family="text">
      <style:text-properties style:font-name="標楷體" style:font-name-asian="標楷體" fo:letter-spacing="0.0347in" fo:font-size="10pt" style:font-size-asian="10pt"/>
    </style:style>
    <style:style style:name="P80" style:parent-style-name="內文" style:family="paragraph">
      <style:text-properties style:font-name="標楷體" style:font-name-asian="標楷體" fo:font-size="14pt" style:font-size-asian="14pt"/>
    </style:style>
    <style:style style:name="P81" style:parent-style-name="內文" style:family="paragraph">
      <style:text-properties style:font-name="標楷體" style:font-name-asian="標楷體" fo:font-size="14pt" style:font-size-asian="14pt"/>
    </style:style>
    <style:style style:name="P82" style:parent-style-name="內文" style:family="paragraph"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84" style:parent-style-name="內文" style:family="paragraph">
      <style:paragraph-properties fo:widows="2" fo:orphans="2" style:line-height-at-least="0.3333in" fo:text-indent="1.5541in"/>
      <style:text-properties style:font-name="標楷體" style:font-name-asian="標楷體" fo:letter-spacing="0.0416in" fo:font-size="24pt" style:font-size-asian="24pt"/>
    </style:style>
    <style:style style:name="P85" style:parent-style-name="內文" style:family="paragraph">
      <style:paragraph-properties fo:widows="2" fo:orphans="2" style:line-height-at-least="0.3333in" fo:text-indent="1.125in"/>
      <style:text-properties style:font-name="標楷體" style:font-name-asian="標楷體" fo:letter-spacing="0.0416in" fo:font-size="24pt" style:font-size-asian="24pt"/>
    </style:style>
    <style:style style:name="P86" style:parent-style-name="內文" style:family="paragraph">
      <style:paragraph-properties fo:widows="2" fo:orphans="2" fo:text-align="center" style:line-height-at-least="0.3333in"/>
    </style:style>
    <style:style style:name="T87" style:parent-style-name="預設段落字型" style:family="text">
      <style:text-properties style:font-name="標楷體" style:font-name-asian="標楷體" fo:letter-spacing="0.0347in" fo:font-size="10pt" style:font-size-asian="10pt"/>
    </style:style>
    <style:style style:name="P88" style:parent-style-name="內文" style:family="paragraph">
      <style:text-properties style:font-name="標楷體" style:font-name-asian="標楷體" fo:font-size="14pt" style:font-size-asian="14pt"/>
    </style:style>
    <style:style style:name="P89" style:parent-style-name="內文" style:family="paragraph"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91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92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0pt" style:font-size-asian="20pt"/>
    </style:style>
    <style:style style:name="P93" style:parent-style-name="內文" style:family="paragraph">
      <style:paragraph-properties fo:widows="2" fo:orphans="2" fo:text-align="center" style:line-height-at-least="0.3333in"/>
      <style:text-properties style:font-name="標楷體" style:font-name-asian="標楷體" fo:letter-spacing="0.0416in" fo:font-size="22pt" style:font-size-asian="22pt"/>
    </style:style>
    <style:style style:name="P94" style:parent-style-name="內文" style:master-page-name="MPF2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P96" style:parent-style-name="內文" style:family="paragraph">
      <style:paragraph-properties fo:text-align="justify" fo:margin-left="5.1666in">
        <style:tab-stops/>
      </style:paragraph-properties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fo:text-align="justify" fo:line-height="150%">
        <style:tab-stops>
          <style:tab-stop style:type="left" style:position="5.3333in"/>
        </style:tab-stops>
      </style:paragraph-properties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fo:text-align="justify" fo:line-height="150%">
        <style:tab-stops>
          <style:tab-stop style:type="left" style:position="5.3333in"/>
        </style:tab-stops>
      </style:paragraph-properties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fo:text-align="justify" fo:line-height="150%">
        <style:tab-stops>
          <style:tab-stop style:type="left" style:position="5.3333in"/>
        </style:tab-stops>
      </style:paragraph-properties>
      <style:text-properties style:font-name="標楷體" style:font-name-asian="標楷體" fo:font-size="14pt" style:font-size-asian="14pt"/>
    </style:style>
    <style:style style:name="P100" style:parent-style-name="內文" style:family="paragraph">
      <style:paragraph-properties style:snap-to-layout-grid="false" fo:line-height="150%" fo:margin-left="0.3902in">
        <style:tab-stops/>
      </style:paragraph-properties>
      <style:text-properties style:font-name="標楷體" style:font-name-asian="標楷體" fo:font-size="14pt" style:font-size-asian="14pt"/>
    </style:style>
    <style:style style:name="P101" style:parent-style-name="內文" style:family="paragraph">
      <style:paragraph-properties style:snap-to-layout-grid="false" fo:line-height="150%" fo:margin-left="0.3902in">
        <style:tab-stops/>
      </style:paragraph-properties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style:snap-to-layout-grid="false" fo:line-height="150%" fo:margin-left="0.3902in">
        <style:tab-stops/>
      </style:paragraph-properties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 fo:line-height="150%" fo:margin-left="0.3902in">
        <style:tab-stops/>
      </style:paragraph-properties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109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style:snap-to-layout-grid="false" fo:line-height="150%" fo:text-indent="0.3888in"/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fo:line-height="150%"/>
      <style:text-properties style:font-name="標楷體" style:font-name-asian="標楷體" fo:font-size="14pt" style:font-size-asian="14pt"/>
    </style:style>
    <style:style style:name="P112" style:parent-style-name="內文" style:family="paragraph">
      <style:text-properties style:font-name="標楷體" style:font-name-asian="標楷體" fo:font-size="18pt" style:font-size-asian="18pt"/>
    </style:style>
    <style:style style:name="P113" style:parent-style-name="內文" style:family="paragraph">
      <style:text-properties style:font-name="標楷體" style:font-name-asian="標楷體" fo:font-size="18pt" style:font-size-asian="18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中華大學校務研究計畫成果報告書內容規範資料製作指引</text:p>
      <text:p text:style-name="P3"/>
      <text:p text:style-name="P4">（一）文稿規範</text:p>
      <text:p text:style-name="P5">　　本校務研究計畫成果報告書內容以中文書寫為原則。</text:p>
      <text:p text:style-name="P6">（二）成果報告書內容格式如下：</text:p>
      <text:list text:style-name="LFO2" text:continue-numbering="true">
        <text:list-item>
          <text:p text:style-name="P7">研究議題摘要</text:p>
        </text:list-item>
        <text:list-item>
          <text:p text:style-name="P8">研究議題之背景及目的。請分別詳述本研究議題計畫之(1)背景 (2)目的 (3)重要性 (4)國內外有關本議題計畫之研究情況與重要參考文獻之評述等。</text:p>
        </text:list-item>
        <text:list-item>
          <text:p text:style-name="P9">研究議題內容，研究方法、進行步驟及執行進度。請列述：(1).本採用之研究方法與原因。(2).遭遇之困難及解決途徑。</text:p>
        </text:list-item>
        <text:list-item>
          <text:p text:style-name="P10">完成之工作項目及成果。請分別列述：(1).完成之工作項目。(2).對於提升校務管理專業能力之貢獻。</text:p>
        </text:list-item>
      </text:list>
      <text:p text:style-name="P11">(三)<text:s/>基本格式</text:p>
      <text:list text:style-name="LFO1" text:continue-numbering="true">
        <text:list-item>
          <text:p text:style-name="P12">紙張尺寸：以A4紙張打字。</text:p>
        </text:list-item>
        <text:list-item>
          <text:p text:style-name="P13">邊界：左邊界為3公分，上下及右邊界各為2公分。</text:p>
        </text:list-item>
        <text:list-item>
          <text:p text:style-name="P14">欄數與行距：單欄式，1.5倍行高。</text:p>
        </text:list-item>
        <text:list-item>
          <text:p text:style-name="P15">頁碼：以阿拉伯數字打字書寫於各頁頁尾中間。</text:p>
        </text:list-item>
        <text:list-item>
          <text:p text:style-name="P16">字型及格式：</text:p>
        </text:list-item>
      </text:list>
      <text:p text:style-name="P17"><text:s/>(1)中英文摘要：各獨立於一頁中，並以粗體標楷體16pt標示之，摘要內容則以標楷體14pt撰寫之，並置中對齊。英文摘要以Times New Roman.字體。</text:p>
      <text:p text:style-name="P18"><text:span text:style-name="T19"><text:s text:c="6"/>(</text:span><text:span text:style-name="T20">2</text:span><text:span text:style-name="T21">)</text:span><text:span text:style-name="T22">章節標題：以粗體標楷體</text:span><text:span text:style-name="T23">16pt</text:span><text:span text:style-name="T24">標示之，並置中對齊 (例如：一、</text:span><text:span text:style-name="T25">章節</text:span><text:span text:style-name="T26">)。</text:span></text:p>
      <text:p text:style-name="P27"><text:s/>(3)小標題：以粗體標楷體14pt標示之，並靠左對齊 (例如：(一)小標題)。</text:p>
      <text:p text:style-name="P28"><text:s text:c="6"/>(4)內文：以標楷體14pt撰寫之。</text:p>
      <text:p text:style-name="P29"><text:s/>(5)參考文獻：抬頭同章節標題格式，內容仍以標楷體14pt撰寫。</text:p>
      <text:p text:style-name="P30"><text:s text:c="6"/>(6)圖表：置中對齊，內容以標楷體撰寫。</text:p>
      <text:p text:style-name="P31"><text:s text:c="6"/>(7)註釋：以標楷體12pt撰寫，左右對齊，第二行內縮至標號之後 (例如：註釋)<text:s/>。</text:p>
      <text:p text:style-name="P32"><text:s text:c="6"/>(8)獨立引文：以標楷體14pt撰寫，左右對齊，每行內縮三格 (例如：引文) 。</text:p>
      <text:p text:style-name="P33">(四)封面字型大小</text:p>
      <text:p text:style-name="P34">1.抬頭：中華大學校務研究成果報告書（標楷體,24pt，34pt行高、置中）</text:p>
      <text:p text:style-name="P35">2.標題：中（標楷體,24pt，1.5行高,置中）、英文標題（標楷體20pt，24pt</text:p>
      <text:p text:style-name="P36">行高,置中）</text:p>
      <text:p text:style-name="P37"><text:s/><text:s text:c="5"/>3.編號：標號資料由校務研究中心提供（標楷體18pt，置中）</text:p>
      <text:p text:style-name="P38"><text:span text:style-name="T39"><text:s text:c="6"/>4</text:span><text:span text:style-name="T40">.繳交者資訊：</text:span><text:span text:style-name="T41">主持人</text:span><text:span text:style-name="T42">（</text:span><text:span text:style-name="T43">標楷體24pt</text:span><text:span text:style-name="T44">，2</text:span><text:s/>4<text:span text:style-name="T45">pt</text:span><text:span text:style-name="T46">行高</text:span><text:span text:style-name="T47">，</text:span><text:span text:style-name="T48">置中對齊</text:span><text:span text:style-name="T49">）</text:span></text:p>
      <text:p text:style-name="P50"><text:s text:c="6"/>5.繳交日期：中華民國、月、日（標楷體22pt，置中）</text:p>
      <text:soft-page-break/>
      <text:p text:style-name="P51"><text:span text:style-name="T53"><draw:custom-shape svg:x="4.56597in" svg:y="-0.55417in" svg:width="1.5in" svg:height="0.875in" draw:z-index="251655680" draw:id="id0" draw:style-name="a0" draw:name="AutoShape 2" text:anchor-type="paragraph"><svg:title/><svg:desc/><text:p text:style-name="P54">標楷體,24pt</text:p><text:p text:style-name="P55">34pt行高、置中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1010 2118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56">中華大學</text:span></text:p>
      <text:p text:style-name="P57"><text:span text:style-name="T58">校務</text:span><text:span text:style-name="T59"><draw:custom-shape svg:x="5.24931in" svg:y="0.30625in" svg:width="1.5in" svg:height="0.875in" draw:z-index="251656704" draw:id="id1" draw:style-name="a1" draw:name="AutoShape 3" text:anchor-type="paragraph"><svg:title/><svg:desc/><text:p text:style-name="P60">中文議題標楷體,24pt</text:p><text:p text:style-name="P61">1.5行高,置中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1370 33531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62">研究成果報告書</text:span></text:p>
      <text:p text:style-name="P63"/>
      <text:p text:style-name="P64"/>
      <text:p text:style-name="P65"/>
      <text:p text:style-name="P66">xxxxxxxxxxxxxxxxxxxx</text:p>
      <text:p text:style-name="P67"><text:span text:style-name="T68">xxxxxxxx</text:span><text:span text:style-name="T69"><text:s/></text:span></text:p>
      <text:p text:style-name="P70">xxxxxxxxxxxxxxxxxxxx</text:p>
      <text:p text:style-name="P71"><text:span text:style-name="T72"><draw:custom-shape svg:x="5in" svg:y="0.21597in" svg:width="1.625in" svg:height="0.875in" draw:z-index="251657728" draw:id="id2" draw:style-name="a2" draw:name="AutoShape 4" text:anchor-type="paragraph"><svg:title/><svg:desc/><text:p text:style-name="P73">英文議題標楷體20pt</text:p><text:p text:style-name="P74">24pt行高,置中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9166 -432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75">xxxxxxxx</text:span></text:p>
      <text:p text:style-name="P76"/>
      <text:p text:style-name="P77">編號：</text:p>
      <text:p text:style-name="P78"><text:span text:style-name="T79"><draw:custom-shape svg:x="-0.62569in" svg:y="0.03958in" svg:width="1.625in" svg:height="0.875in" draw:z-index="251658752" draw:id="id3" draw:style-name="a3" draw:name="AutoShape 5" text:anchor-type="paragraph"><svg:title/><svg:desc/><text:p text:style-name="P80">標楷體24pt</text:p><text:p text:style-name="P81">24pt行高,</text:p><text:p text:style-name="P82">置中對齊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7720 27771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83"/>
      <text:p text:style-name="P84"><text:s/></text:p>
      <text:p text:style-name="P85">主持人：</text:p>
      <text:p text:style-name="P86"><text:span text:style-name="T87"><draw:custom-shape svg:x="-0.37569in" svg:y="0.33819in" svg:width="1.625in" svg:height="0.625in" draw:z-index="251659776" draw:id="id4" draw:style-name="a4" draw:name="AutoShape 6" text:anchor-type="paragraph"><svg:title/><svg:desc/><text:p text:style-name="P88">標楷體22pt</text:p><text:p text:style-name="P89">置中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9492 4032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90"/>
      <text:p text:style-name="P91"/>
      <text:p text:style-name="P92"/>
      <text:p text:style-name="P93">中華民國 <text:s/>年 <text:s/>月</text:p>
      <text:soft-page-break/>
      <text:p text:style-name="P94">目<text:s text:c="7"/>錄</text:p>
      <text:p text:style-name="P96">頁次</text:p>
      <text:p text:style-name="P97">中文摘要<text:tab/></text:p>
      <text:p text:style-name="P98">英文摘要<text:tab/></text:p>
      <text:p text:style-name="P99">一、研究議題之背景及目的<text:tab/>1</text:p>
      <text:p text:style-name="P100">1-1 背景</text:p>
      <text:p text:style-name="P101">1-2 目的</text:p>
      <text:p text:style-name="P102">1-3 重要性<text:s/></text:p>
      <text:p text:style-name="P103">1-4<text:s/>研究情況與重要參考文獻之評述。</text:p>
      <text:p text:style-name="P104">二、研究議題內容</text:p>
      <text:p text:style-name="P105">2-1 研究方法與原因</text:p>
      <text:p text:style-name="P106">2-2 執行進度規劃</text:p>
      <text:p text:style-name="P107">2-3遭遇之困難及解決途徑</text:p>
      <text:p text:style-name="P108">三、完成之工作項目及成果。</text:p>
      <text:p text:style-name="P109">3-1 完成之工作項目。</text:p>
      <text:p text:style-name="P110">3-2<text:s/>對於提升校務管理專業能力之貢獻。</text:p>
      <text:p text:style-name="P111">參考文獻</text:p>
      <text:p text:style-name="P112"/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166in" text:min-label-width="0.1666in" text:list-level-position-and-space-mode="label-alignment">
          <style:list-level-label-alignment text:label-followed-by="listtab" fo:margin-left="0.5833in" fo:text-indent="-0.166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  <style:page-layout style:name="PL1">
      <style:page-layout-properties fo:page-width="8.268in" fo:page-height="11.693in" style:print-orientation="portrait" fo:margin-top="0.7875in" fo:margin-left="1.1812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" style:parent-style-name="頁尾" style:family="paragraph">
      <style:paragraph-properties fo:text-align="end"/>
    </style:style>
    <style:page-layout style:name="PL2">
      <style:page-layout-properties fo:page-width="8.2687in" fo:page-height="11.6944in" style:print-orientation="portrait" fo:margin-top="1in" fo:margin-left="1in" fo:margin-bottom="1in" fo:margin-right="0.93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5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D8-4-03-A</text:p>
        <text:p text:style-name="頁尾"/>
      </style:footer>
    </style:master-page>
    <style:master-page style:name="MP1" style:page-layout-name="PL1">
      <style:footer>
        <text:p text:style-name="P52">AD8-4-03-A</text:p>
        <text:p text:style-name="頁尾"/>
      </style:footer>
    </style:master-page>
    <style:master-page style:next-style-name="MP1" style:name="MPF1" style:page-layout-name="PL1"/>
    <style:master-page style:name="MP2" style:page-layout-name="PL2">
      <style:footer>
        <text:p text:style-name="P95">AD8-4-03-A</text:p>
        <text:p text:style-name="頁尾"/>
      </style:footer>
    </style:master-page>
    <style:master-page style:next-style-name="MP2" style:name="MPF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計畫結案報告書內容規範</dc:title>
    <dc:description/>
    <dc:subject/>
    <meta:initial-creator>Carus</meta:initial-creator>
    <dc:creator>hui@chu.edu.tw</dc:creator>
    <meta:creation-date>2018-10-22T02:07:00Z</meta:creation-date>
    <dc:date>2018-10-22T02:08:00Z</dc:date>
    <meta:print-date>2018-04-19T01:36:00Z</meta:print-date>
    <meta:template xlink:href="Normal" xlink:type="simple"/>
    <meta:editing-cycles>3</meta:editing-cycles>
    <meta:editing-duration>PT60S</meta:editing-duration>
    <meta:document-statistic meta:page-count="3" meta:paragraph-count="2" meta:word-count="181" meta:character-count="1216" meta:row-count="8" meta:non-whitespace-character-count="1037"/>
  </office:meta>
</office:document-meta>
</file>